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0.11.0 -->
  <office:font-face-decls>
    <style:font-face style:name="Bookman Old Style" svg:font-family="Bookman Old Style" style:font-pitch="variable" style:font-family-generic="roman"/>
    <style:font-face style:name="Liberation Sans" svg:font-family="Liberation Sans" style:font-pitch="variable" style:font-family-generic="swiss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Microsoft YaHei" svg:font-family="Microsoft YaHei" style:font-pitch="variable"/>
    <style:font-face style:name="NSimSun" svg:font-family="NSimSun" style:font-pitch="variable"/>
    <style:font-face style:name="OpenSymbol" svg:font-family="OpenSymbol" style:font-charset="x-symbol"/>
    <style:font-face style:name="Segoe UI" svg:font-family="Segoe UI" style:font-pitch="variable" style:font-family-generic="roman"/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alibri" svg:font-family="Calibri"/>
    <style:font-face style:name="Cambria" svg:font-family="Cambria"/>
  </office:font-face-decls>
  <office:automatic-styles>
    <style:style style:name="P1" style:family="paragraph" style:parent-style-name="Standard" style:master-page-name="Standard">
      <style:paragraph-properties fo:text-align="right" style:page-number="1"/>
    </style:style>
    <style:style style:name="T1_1" style:family="text">
      <style:text-properties style:font-name="Bookman Old Style" fo:font-size="12pt" style:font-size-asian="12pt" style:font-name-complex="Bookman Old Style" style:font-size-complex="12pt"/>
    </style:style>
    <style:style style:name="T1_2" style:family="text">
      <style:text-properties style:font-name="Bookman Old Style" fo:font-size="12pt" style:font-size-asian="12pt" style:font-name-complex="Bookman Old Style" style:font-size-complex="12pt"/>
    </style:style>
    <style:style style:name="P2" style:family="paragraph" style:parent-style-name="Standard">
      <style:paragraph-properties fo:text-align="right"/>
      <style:text-properties style:font-name="Bookman Old Style" fo:font-size="12pt" style:font-size-asian="12pt" style:font-size-complex="12pt" fo:font-weight="bold" style:font-weight-asian="bold"/>
    </style:style>
    <style:style style:name="P3" style:family="paragraph" style:parent-style-name="Standard">
      <style:paragraph-properties fo:text-align="justify" fo:text-indent="0cm" fo:margin-left="6.244cm" fo:margin-right="0cm"/>
    </style:style>
    <style:style style:name="T3_1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3_2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3_3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3_4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3_5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3_6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P4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5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6" style:family="paragraph" style:parent-style-name="Standard">
      <style:paragraph-properties fo:text-align="justify" fo:text-indent="0cm" fo:margin-left="0cm" fo:margin-right="0cm"/>
    </style:style>
    <style:style style:name="T6_1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7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8" style:family="paragraph" style:parent-style-name="Standard">
      <style:paragraph-properties fo:text-align="justify" fo:text-indent="0cm" fo:margin-left="0cm" fo:margin-right="0cm"/>
    </style:style>
    <style:style style:name="T8_1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8_2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T8_3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8_4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T8_5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P9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0" style:family="paragraph" style:parent-style-name="Standard">
      <style:paragraph-properties fo:text-align="justify" fo:text-indent="0cm" fo:margin-left="0cm" fo:margin-right="0cm"/>
    </style:style>
    <style:style style:name="T10_1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0_2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T10_3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0_4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0_5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0_6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0_7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0_8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P11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2" style:family="paragraph" style:parent-style-name="Standard">
      <style:paragraph-properties fo:text-align="justify" fo:text-indent="0cm" fo:margin-left="0cm" fo:margin-right="0cm"/>
    </style:style>
    <style:style style:name="T12_1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T12_2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2_3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3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4" style:family="paragraph" style:parent-style-name="Standard">
      <style:paragraph-properties fo:text-align="justify" fo:text-indent="0cm" fo:margin-left="0cm" fo:margin-right="0cm"/>
    </style:style>
    <style:style style:name="T14_1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T14_2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4_3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5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6" style:family="paragraph" style:parent-style-name="Standard">
      <style:paragraph-properties fo:text-align="justify" fo:text-indent="0cm" fo:margin-left="0cm" fo:margin-right="0cm"/>
    </style:style>
    <style:style style:name="T16_1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6_2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7" style:family="paragraph" style:parent-style-name="Standard">
      <style:paragraph-properties fo:text-align="justify" fo:text-indent="0cm" fo:margin-left="0cm" fo:margin-right="0cm"/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8" style:family="paragraph" style:parent-style-name="Standard">
      <style:paragraph-properties fo:text-align="justify" fo:text-indent="0cm" fo:margin-left="0cm" fo:margin-right="0cm"/>
    </style:style>
    <style:style style:name="T18_1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T18_2" style:family="text">
      <style:text-properties style:font-name="Bookman Old Style" fo:font-size="13pt" style:font-size-asian="13pt" style:font-size-complex="13pt" fo:font-weight="bold" style:font-weight-asian="bold" style:font-weight-complex="bold"/>
    </style:style>
    <style:style style:name="T18_3" style:family="text">
      <style:text-properties style:font-name="Bookman Old Style" fo:font-size="13pt" style:font-size-asian="13pt" style:font-size-complex="13pt" fo:font-weight="normal" style:font-weight-asian="normal" style:font-weight-complex="normal"/>
    </style:style>
    <style:style style:name="P19" style:family="paragraph" style:parent-style-name="Standard">
      <style:paragraph-properties fo:text-align="justify"/>
      <style:text-properties style:font-name="Bookman Old Style" fo:font-size="12pt" style:font-size-asian="12pt" style:font-size-complex="12pt" fo:font-weight="bold" style:font-weight-asian="bold"/>
    </style:style>
    <style:style style:name="P20" style:family="paragraph" style:parent-style-name="Standard">
      <style:paragraph-properties fo:text-align="justify"/>
      <style:text-properties style:font-name="Bookman Old Style" fo:font-size="12pt" style:font-size-asian="12pt" style:font-size-complex="12pt" fo:font-weight="bold" style:font-weight-asian="bold"/>
    </style:style>
    <style:style style:name="P21" style:family="paragraph" style:parent-style-name="Standard">
      <style:paragraph-properties fo:text-align="justify"/>
      <style:text-properties style:font-name="Bookman Old Style" fo:font-size="12pt" style:font-size-asian="12pt" style:font-size-complex="12pt" fo:font-weight="bold" style:font-weight-asian="bold"/>
    </style:style>
    <style:style style:name="P22" style:family="paragraph" style:parent-style-name="Standard">
      <style:paragraph-properties fo:text-align="center"/>
    </style:style>
    <style:style style:name="T22_1" style:family="text">
      <style:text-properties style:font-name="Bookman Old Style" fo:font-size="12pt" style:font-size-asian="12pt" style:font-size-complex="12pt" fo:font-weight="bold" style:font-weight-asian="bold"/>
    </style:style>
    <style:style style:name="T22_2" style:family="text">
      <style:text-properties style:font-name="Bookman Old Style" fo:font-size="12pt" style:font-size-asian="12pt" style:font-size-complex="12pt" fo:font-weight="bold" style:font-weight-asian="bold"/>
    </style:style>
    <style:style style:name="P23" style:family="paragraph" style:parent-style-name="Standard">
      <style:paragraph-properties fo:text-align="center"/>
      <style:text-properties style:font-name="Bookman Old Style" fo:font-size="12pt" style:font-size-asian="12pt" style:font-size-complex="12pt" fo:font-weight="bold" style:font-weight-asian="bold"/>
    </style:style>
    <style:style style:name="FR1" style:family="graphic" style:parent-style-name="Standard">
      <style:graphic-properties draw:stroke="none" draw:fill="none" draw:luminance="0%" draw:contrast="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P24" style:family="paragraph" style:parent-style-name="Standard">
      <style:paragraph-properties fo:text-align="center"/>
      <style:text-properties style:font-name="Bookman Old Style" fo:font-size="12pt" style:font-size-asian="12pt" style:font-size-complex="12pt" fo:font-weight="bold" style:font-weight-asian="bold"/>
    </style:style>
    <style:style style:name="P25" style:family="paragraph" style:parent-style-name="Standard">
      <style:paragraph-properties fo:text-align="center"/>
      <style:text-properties style:font-name="Bookman Old Style" fo:font-size="12pt" style:font-size-asian="12pt" style:font-size-complex="12pt" fo:font-weight="bold" style:font-weight-asian="bold"/>
    </style:style>
    <style:style style:name="P26" style:family="paragraph" style:parent-style-name="Standard">
      <style:paragraph-properties fo:text-align="center"/>
      <style:text-properties style:font-name="Bookman Old Style" fo:font-size="12pt" style:font-size-asian="12pt" style:font-size-complex="12pt" fo:font-weight="bold" style:font-weight-asian="bold"/>
    </style:style>
    <style:style style:name="P27" style:family="paragraph" style:parent-style-name="Standard">
      <style:paragraph-properties fo:text-align="center"/>
    </style:style>
    <style:style style:name="T27_1" style:family="text">
      <style:text-properties style:font-name="Bookman Old Style" fo:font-size="12pt" style:font-size-asian="12pt" style:font-size-complex="12pt" fo:font-weight="bold" style:font-weight-asian="bold"/>
    </style:style>
    <style:style style:name="P28" style:family="paragraph" style:parent-style-name="Standard">
      <style:paragraph-properties fo:text-align="center"/>
      <style:text-properties style:font-name="Bookman Old Style" fo:font-size="12pt" style:font-size-asian="12pt" style:font-size-complex="12pt" fo:font-weight="bold" style:font-weight-asian="bold"/>
    </style:style>
    <style:style style:name="P29" style:family="paragraph" style:parent-style-name="Standard">
      <style:paragraph-properties fo:text-align="center"/>
      <style:text-properties style:font-name="Bookman Old Style" fo:font-size="12pt" style:font-size-asian="12pt" style:font-size-complex="12pt" fo:font-weight="bold" style:font-weight-asian="bold"/>
    </style:style>
    <style:style style:name="P30" style:family="paragraph" style:parent-style-name="Standard">
      <style:paragraph-properties fo:text-align="center"/>
    </style:style>
    <style:style style:name="T30_1" style:family="text">
      <style:text-properties style:font-name="Bookman Old Style" fo:font-size="12pt" style:font-size-asian="12pt" style:font-size-complex="12pt" fo:font-weight="bold" style:font-weight-asian="bold"/>
    </style:style>
    <style:style style:name="P31" style:family="paragraph" style:parent-style-name="Standard">
      <style:paragraph-properties fo:text-align="center"/>
      <style:text-properties style:font-name="Bookman Old Style" fo:font-size="12pt" style:font-size-asian="12pt" style:font-size-complex="12pt" fo:font-weight="bold" style:font-weight-asian="bold"/>
    </style:style>
    <style:style style:name="P32" style:family="paragraph" style:parent-style-name="Text_20_body">
      <style:paragraph-properties fo:text-align="justify"/>
    </style:style>
    <style:style style:name="T32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33" style:family="paragraph" style:parent-style-name="Text_20_body">
      <style:paragraph-properties fo:text-align="justify"/>
    </style:style>
    <style:style style:name="T33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34" style:family="paragraph" style:parent-style-name="Text_20_body">
      <style:paragraph-properties fo:text-align="justify"/>
    </style:style>
    <style:style style:name="T34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35" style:family="paragraph" style:parent-style-name="Text_20_body">
      <style:paragraph-properties fo:text-align="justify"/>
    </style:style>
    <style:style style:name="T35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36" style:family="paragraph" style:parent-style-name="Text_20_body">
      <style:paragraph-properties fo:text-align="justify"/>
    </style:style>
    <style:style style:name="T36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37" style:family="paragraph" style:parent-style-name="Text_20_body">
      <style:paragraph-properties fo:text-align="justify"/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38" style:family="paragraph" style:parent-style-name="Text_20_body">
      <style:paragraph-properties fo:text-align="justify"/>
    </style:style>
    <style:style style:name="T38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T38_2" style:family="text">
      <style:text-properties style:font-name="Bookman Old Style" fo:font-size="12pt" style:font-size-asian="12pt" style:font-size-complex="12pt" fo:font-weight="bold" style:font-weight-asian="bold" style:font-weight-complex="bold"/>
    </style:style>
    <style:style style:name="T38_3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T38_4" style:family="text">
      <style:text-properties style:font-name="Bookman Old Style" fo:font-size="12pt" style:font-size-asian="12pt" style:font-size-complex="12pt" fo:font-weight="bold" style:font-weight-asian="bold" style:font-weight-complex="bold"/>
    </style:style>
    <style:style style:name="T38_5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39" style:family="paragraph" style:parent-style-name="Text_20_body">
      <style:paragraph-properties fo:text-align="justify"/>
    </style:style>
    <style:style style:name="T39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40" style:family="paragraph" style:parent-style-name="Text_20_body">
      <style:paragraph-properties fo:text-align="justify"/>
    </style:style>
    <style:style style:name="T40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41" style:family="paragraph" style:parent-style-name="Text_20_body">
      <style:paragraph-properties fo:text-align="justify"/>
    </style:style>
    <style:style style:name="T41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  <style:style style:name="P42" style:family="paragraph" style:parent-style-name="Text_20_body">
      <style:paragraph-properties fo:text-align="justify"/>
    </style:style>
    <style:style style:name="T42_1" style:family="text">
      <style:text-properties style:font-name="Bookman Old Style" fo:font-size="12pt" style:font-size-asian="12pt" style:font-size-complex="12pt" fo:font-weight="normal" style:font-weight-asian="normal" style:font-weight-complex="normal"/>
    </style:style>
  </office:automatic-styles>
  <office:body>
    <office:text>
      <text:p text:style-name="P1"><text:span text:style-name="T1_1">Projeto<text:s/>de<text:s/>Lei<text:s/>Nº<text:s/>84/2026</text:span><text:span text:style-name="T1_2">Projeto<text:s/>de<text:s/>Lei<text:s/>Nº<text:s/>84/2026</text:span></text:p>
      <text:p text:style-name="P2"/>
      <text:p text:style-name="P3"><text:span text:style-name="T3_1">INCLUI<text:s/>NO<text:s/>CALENDÁRIO<text:s/>OFICIAL<text:s/>DE<text:s/>DATAS<text:s/>E<text:s/>EVENTOS<text:s/>DO<text:s/>MUNICÍPIO<text:s/>DE<text:s/>MOGI<text:s/>MIRIM<text:s/>O<text:s/>“DIA<text:s/>DO<text:s/>EVANGÉLICO”,<text:s/>A<text:s/>SER<text:s/>COMEMORADO<text:s/>ANUALMENTE<text:s/>EM<text:s/>10<text:s/>DE<text:s/>AGOSTO,<text:s/>E<text:s/>O<text:s/>INSTITUI<text:s/>COMO<text:s/></text:span><text:span text:style-name="T3_2">F</text:span><text:span text:style-name="T3_3">ERIADO<text:s/></text:span><text:span text:style-name="T3_4">M</text:span><text:span text:style-name="T3_5">UNICIPAL<text:s/></text:span><text:span text:style-name="T3_6">RELIGIOSO.</text:span></text:p>
      <text:p text:style-name="P4"/>
      <text:p text:style-name="P5"/>
      <text:p text:style-name="P6"><text:span text:style-name="T6_1">A<text:s/>Câmara<text:s/>Municipal<text:s/>de<text:s/>Mogi<text:s/>Mirim<text:s/>aprova:</text:span></text:p>
      <text:p text:style-name="P7"/>
      <text:p text:style-name="P8"><text:span text:style-name="T8_1"><text:tab/>Art.<text:s/>1º</text:span><text:span text:style-name="T8_2"><text:s/>Fica<text:s/>incluído<text:s/>no<text:s/>Calendário<text:s/>Oficial<text:s/>de<text:s/>Datas<text:s/>e<text:s/>Eventos<text:s/>do<text:s/>Município<text:s/>de<text:s/>Mogi<text:s/>Mirim<text:s/>o<text:s/></text:span><text:span text:style-name="T8_3">Dia<text:s/>do<text:s/>Evangélico</text:span><text:span text:style-name="T8_4">,<text:s/>a<text:s/>ser<text:s/>comemorado,<text:s/>anualmente,<text:s/>no<text:s/></text:span><text:span text:style-name="T8_5">dia<text:s/>10<text:s/>de<text:s/>agosto.</text:span></text:p>
      <text:p text:style-name="P9"/>
      <text:p text:style-name="P10"><text:span text:style-name="T10_1">Parágrafo<text:s/>único</text:span><text:span text:style-name="T10_2">.<text:s/>A<text:s/>data<text:s/>comemorativa<text:s/>de<text:s/>que<text:s/>trata<text:s/>o<text:s/>caput<text:s/>deste<text:s/>artigo<text:s/>fica<text:s/>instituída<text:s/>como<text:s/></text:span><text:span text:style-name="T10_3">F</text:span><text:span text:style-name="T10_4">eriado<text:s/></text:span><text:span text:style-name="T10_5">M</text:span><text:span text:style-name="T10_6">unicipal<text:s/></text:span><text:span text:style-name="T10_7">Religioso</text:span><text:span text:style-name="T10_8">.</text:span></text:p>
      <text:p text:style-name="P11"/>
      <text:p text:style-name="P12"><text:span text:style-name="T12_1"><text:tab/></text:span><text:span text:style-name="T12_2">Art.<text:s/>2º</text:span><text:span text:style-name="T12_3"><text:s/>O<text:s/>Poder<text:s/>Público<text:s/>Municipal<text:s/>poderá,<text:s/>na<text:s/>forma<text:s/>da<text:s/>legislação<text:s/>vigente,<text:s/>apoiar<text:s/>eventos<text:s/>destinados<text:s/>à<text:s/>celebração<text:s/>do<text:s/>Dia<text:s/>do<text:s/>Evangélico,<text:s/>inclusive<text:s/>autorizando<text:s/>a<text:s/>utilização<text:s/>de<text:s/>espaços<text:s/>públicos<text:s/>para<text:s/>a<text:s/>realização<text:s/>de<text:s/>atividades<text:s/>religiosas,<text:s/>culturais,<text:s/>sociais<text:s/>e<text:s/>comunitárias<text:s/>relacionadas<text:s/>à<text:s/>data,<text:s/>observados<text:s/>os<text:s/>princípios<text:s/>constitucionais<text:s/>da<text:s/>legalidade,<text:s/>impessoalidade,<text:s/>moralidade,<text:s/>publicidade,<text:s/>eficiência<text:s/>e<text:s/>da<text:s/>liberdade<text:s/>religiosa,<text:s/>visando<text:s/>à<text:s/>valorização<text:s/>das<text:s/>tradições<text:s/>cristãs<text:s/>e<text:s/>de<text:s/>sua<text:s/>contribuição<text:s/>para<text:s/>a<text:s/>formação<text:s/>cultural<text:s/>e<text:s/>social<text:s/>do<text:s/>Município.</text:span></text:p>
      <text:p text:style-name="P13"/>
      <text:p text:style-name="P14"><text:span text:style-name="T14_1"><text:tab/></text:span><text:span text:style-name="T14_2">Art.<text:s/>3º</text:span><text:span text:style-name="T14_3"><text:s/>As<text:s/>despesas<text:s/>decorrentes<text:s/>da<text:s/>execução<text:s/>desta<text:s/>Lei<text:s/>correrão<text:s/>por<text:s/>conta<text:s/>das<text:s/>dotações<text:s/>orçamentárias<text:s/>próprias,<text:s/>suplementadas,<text:s/>se<text:s/>necessário.</text:span></text:p>
      <text:p text:style-name="P15"/>
      <text:p text:style-name="P16"><text:span text:style-name="T16_1"><text:tab/>Art.<text:s/>4º</text:span><text:span text:style-name="T16_2"><text:s/>Esta<text:s/>Lei<text:s/>entra<text:s/>em<text:s/>vigor<text:s/>na<text:s/>data<text:s/>de<text:s/>sua<text:s/>publicação.</text:span></text:p>
      <text:p text:style-name="P17"/>
      <text:p text:style-name="P18"><text:span text:style-name="T18_1"><text:tab/></text:span><text:span text:style-name="T18_2">Art.<text:s/>5º<text:s/></text:span><text:span text:style-name="T18_3">Revogam-se<text:s/>as<text:s/>disposições<text:s/>em<text:s/>contrário.</text:span></text:p>
      <text:p text:style-name="P19"/>
      <text:p text:style-name="P20"/>
      <text:p text:style-name="P21"/>
      <text:p text:style-name="P22"><text:span text:style-name="T22_1">Vereador<text:s/>Ma</text:span><text:span text:style-name="T22_2">rcos<text:s/>Paulo<text:s/>Cegatti</text:span></text:p>
      <text:p text:style-name="P23"><draw:frame svg:x="6.258cm" svg:y="0.152cm" svg:width="3.44cm" svg:height="2.028cm" draw:style-name="FR1" text:anchor-type="char" draw:z-index="6"><draw:image xlink:href="Pictures/image1.png" xlink:type="simple" xlink:show="embed" xlink:actuate="onLoad"/><svg:desc>Logos_psd</svg:desc></draw:frame></text:p>
      <text:p text:style-name="P24"/>
      <text:p text:style-name="P25"/>
      <text:p text:style-name="P26"/>
      <text:p text:style-name="P27"><text:span text:style-name="T27_1"><text:line-break/></text:span></text:p>
      <text:p text:style-name="P28"/>
      <text:p text:style-name="P29"/>
      <text:p text:style-name="P30"><text:span text:style-name="T30_1">JUSTIFICATIVA</text:span></text:p>
      <text:p text:style-name="P31"/>
      <text:p text:style-name="P32"><text:span text:style-name="T32_1"><text:tab/>Submeto<text:s/>à<text:s/>apreciação<text:s/>desta<text:s/>Egrégia<text:s/>Câmara<text:s/>Municipal<text:s/>o<text:s/>presente<text:s/>Projeto<text:s/>de<text:s/>Lei<text:s/>que<text:s/>tem<text:s/>por<text:s/>finalidade<text:s/>incluir<text:s/>no<text:s/>Calendário<text:s/>Oficial<text:s/>de<text:s/>Datas<text:s/>e<text:s/>Eventos<text:s/>do<text:s/>Município<text:s/>de<text:s/>Mogi<text:s/>Mirim<text:s/>o<text:s/>Dia<text:s/>do<text:s/>Evangélico,<text:s/>a<text:s/>ser<text:s/>comemorado<text:s/>anualmente<text:s/>no<text:s/>dia<text:s/>10<text:s/>de<text:s/>agosto,<text:s/>instituindo,<text:s/>igualmente,<text:s/>a<text:s/>referida<text:s/>data<text:s/>como<text:s/>feriado<text:s/>municipal.</text:span></text:p>
      <text:p text:style-name="P33"><text:span text:style-name="T33_1"><text:tab/>A<text:s/>presente<text:s/>proposição<text:s/>representa<text:s/>um<text:s/>justo<text:s/>reconhecimento<text:s/>à<text:s/>expressiva<text:s/>contribuição<text:s/>da<text:s/>comunidade<text:s/>evangélica<text:s/>para<text:s/>o<text:s/>desenvolvimento<text:s/>religioso,<text:s/>social,<text:s/>cultural<text:s/>e<text:s/>humano<text:s/>do<text:s/>Município<text:s/>de<text:s/>Mogi<text:s/>Mirim.<text:s/>Conforme<text:s/>os<text:s/>dados<text:s/>oficiais<text:s/>do<text:s/>Censo<text:s/>Demográfico<text:s/>de<text:s/>2022,<text:s/>realizado<text:s/>pelo<text:s/>Instituto<text:s/>Brasileiro<text:s/>de<text:s/>Geografia<text:s/>e<text:s/>Estatística,<text:s/>os<text:s/>evangélicos<text:s/>correspondem<text:s/>a<text:s/>aproximadamente<text:s/>24,76%<text:s/>da<text:s/>população<text:s/>mogimiriana,<text:s/>percentual<text:s/>que<text:s/>evidencia<text:s/>a<text:s/>relevância<text:s/>dessa<text:s/>parcela<text:s/>da<text:s/>sociedade<text:s/>e<text:s/>a<text:s/>legitimidade<text:s/>da<text:s/>homenagem<text:s/>ora<text:s/>proposta.</text:span></text:p>
      <text:p text:style-name="P34"><text:span text:style-name="T34_1"><text:tab/>As<text:s/>igrejas<text:s/>evangélicas<text:s/>exercem<text:s/>papel<text:s/>fundamental<text:s/>na<text:s/>promoção<text:s/>da<text:s/>cidadania<text:s/>e<text:s/>do<text:s/>bem-estar<text:s/>coletivo.<text:s/>Diariamente,<text:s/>desenvolvem<text:s/>ações<text:s/>voltadas<text:s/>ao<text:s/>fortalecimento<text:s/>dos<text:s/>vínculos<text:s/>familiares,<text:s/>à<text:s/>formação<text:s/>moral<text:s/>e<text:s/>ética<text:s/>de<text:s/>crianças,<text:s/>jovens<text:s/>e<text:s/>adultos,<text:s/>à<text:s/>assistência<text:s/>às<text:s/>famílias<text:s/>em<text:s/>situação<text:s/>de<text:s/>vulnerabilidade<text:s/>social,<text:s/>à<text:s/>recuperação<text:s/>de<text:s/>dependentes<text:s/>químicos,<text:s/>ao<text:s/>acolhimento<text:s/>de<text:s/>pessoas<text:s/>em<text:s/>sofrimento<text:s/>emocional,<text:s/>ao<text:s/>incentivo<text:s/>ao<text:s/>voluntariado,<text:s/>à<text:s/>realização<text:s/>de<text:s/>campanhas<text:s/>beneficentes,<text:s/>além<text:s/>de<text:s/>inúmeros<text:s/>projetos<text:s/>sociais,<text:s/>educacionais<text:s/>e<text:s/>comunitários<text:s/>que<text:s/>contribuem<text:s/>significativamente<text:s/>para<text:s/>a<text:s/>melhoria<text:s/>da<text:s/>qualidade<text:s/>de<text:s/>vida<text:s/>da<text:s/>população.</text:span></text:p>
      <text:p text:style-name="P35"><text:span text:style-name="T35_1"><text:tab/>A<text:s/>instituição<text:s/>do<text:s/>Dia<text:s/>do<text:s/>Evangélico<text:s/>no<text:s/>Calendário<text:s/>Oficial<text:s/>do<text:s/>Município<text:s/>constitui<text:s/>uma<text:s/>forma<text:s/>de<text:s/>reconhecer<text:s/>essa<text:s/>relevante<text:s/>contribuição<text:s/>histórica<text:s/>e<text:s/>social,<text:s/>valorizando<text:s/>uma<text:s/>comunidade<text:s/>que,<text:s/>há<text:s/>décadas,<text:s/>participa<text:s/>ativamente<text:s/>da<text:s/>construção<text:s/>de<text:s/>uma<text:s/>sociedade<text:s/>mais<text:s/>solidária,<text:s/>fraterna,<text:s/>ética<text:s/>e<text:s/>comprometida<text:s/>com<text:s/>o<text:s/>bem<text:s/>comum.</text:span></text:p>
      <text:p text:style-name="P36"><text:span text:style-name="T36_1"><text:tab/>Além<text:s/>do<text:s/>reconhecimento<text:s/>oficial,<text:s/>a<text:s/>instituição<text:s/>do<text:s/>feriado<text:s/>municipal<text:s/>revela-se<text:s/>medida<text:s/>de<text:s/>elevada<text:s/>importância,<text:s/>pois<text:s/>permitirá<text:s/>que<text:s/>milhares<text:s/>de<text:s/>cidadãos<text:s/>possam<text:s/>participar<text:s/>integralmente<text:s/>das<text:s/>celebrações<text:s/>religiosas,<text:s/>cultos,<text:s/>congressos,<text:s/>encontros,<text:s/>ações<text:s/>sociais<text:s/>e<text:s/>demais<text:s/>atividades<text:s/>alusivas<text:s/>à<text:s/>data,<text:s/>sem<text:s/>que<text:s/>as<text:s/>obrigações<text:s/>laborais<text:s/>impeçam<text:s/>ou<text:s/>restrinjam<text:s/>o<text:s/>exercício<text:s/>de<text:s/>sua<text:s/>fé.<text:s/>Trata-se<text:s/>de<text:s/>assegurar<text:s/>condições<text:s/>para<text:s/>que<text:s/>a<text:s/>comemoração<text:s/>ocorra<text:s/>de<text:s/>forma<text:s/>ampla,<text:s/>fortalecendo<text:s/>a<text:s/>liberdade<text:s/>religiosa,<text:s/>direito<text:s/>fundamental<text:s/>garantido<text:s/>pela<text:s/>Constituição<text:s/>Federal,<text:s/>bem<text:s/>como<text:s/>valorizando<text:s/>uma<text:s/>manifestação<text:s/>de<text:s/>relevante<text:s/>interesse<text:s/>cultural<text:s/>e<text:s/>social<text:s/>para<text:s/>o<text:s/>Município.</text:span></text:p>
      <text:p text:style-name="P37"/>
      <text:p text:style-name="P38"><text:span text:style-name="T38_1"><text:tab/>A<text:s/>escolha<text:s/>da<text:s/>data<text:s/>de<text:s/></text:span><text:span text:style-name="T38_2">10<text:s/>de<text:s/>agosto</text:span><text:span text:style-name="T38_3"><text:s/>foi<text:s/>realizada<text:s/>de<text:s/>forma<text:s/>criteriosa<text:s/>por<text:s/>coincidir<text:s/>com<text:s/>o<text:s/></text:span><text:span text:style-name="T38_4">Dia<text:s/>da<text:s/>Solidariedade<text:s/>Cristã</text:span><text:span text:style-name="T38_5">,<text:s/>ocasião<text:s/>que<text:s/>simboliza<text:s/>a<text:s/>prática<text:s/>dos<text:s/>ensinamentos<text:s/>de<text:s/>Cristo<text:s/>por<text:s/>meio<text:s/>do<text:s/>amor<text:s/>ao<text:s/>próximo,<text:s/>da<text:s/>compaixão,<text:s/>da<text:s/>fraternidade,<text:s/>da<text:s/>promoção<text:s/>da<text:s/>paz<text:s/>e<text:s/>da<text:s/>assistência<text:s/>aos<text:s/>mais<text:s/>necessitados.<text:s/>Trata-se<text:s/>de<text:s/>uma<text:s/>data<text:s/>que<text:s/>representa<text:s/>valores<text:s/>universais<text:s/>da<text:s/>fé<text:s/>cristã<text:s/>e<text:s/>evidencia<text:s/>o<text:s/>relevante<text:s/>trabalho<text:s/>desenvolvido<text:s/>diariamente<text:s/>pelas<text:s/>igrejas<text:s/>evangélicas<text:s/>em<text:s/>favor<text:s/>da<text:s/>sociedade,<text:s/>por<text:s/>meio<text:s/>de<text:s/>ações<text:s/>sociais,<text:s/>evangelísticas,<text:s/>educacionais<text:s/>e<text:s/>de<text:s/>acolhimento<text:s/>às<text:s/>famílias.</text:span></text:p>
      <text:p text:style-name="P39"><text:span text:style-name="T39_1"><text:tab/>Importa<text:s/>destacar<text:s/>que<text:s/>a<text:s/>criação<text:s/>do<text:s/>feriado<text:s/>não<text:s/>representa<text:s/>privilégio<text:s/>a<text:s/>determinada<text:s/>denominação<text:s/>religiosa,<text:s/>mas<text:s/>o<text:s/>reconhecimento<text:s/>da<text:s/>expressiva<text:s/>representatividade<text:s/>da<text:s/>comunidade<text:s/>evangélica<text:s/>em<text:s/>Mogi<text:s/>Mirim<text:s/>e<text:s/>da<text:s/>inegável<text:s/>contribuição<text:s/>que<text:s/>suas<text:s/>instituições<text:s/>prestam<text:s/>à<text:s/>coletividade,<text:s/>muitas<text:s/>vezes<text:s/>suprindo<text:s/>demandas<text:s/>sociais<text:s/>em<text:s/>parceria<text:s/>com<text:s/>o<text:s/>Poder<text:s/>Público<text:s/>e<text:s/>com<text:s/>a<text:s/>sociedade<text:s/>civil<text:s/>organizada.</text:span></text:p>
      <text:p text:style-name="P40"><text:span text:style-name="T40_1"><text:tab/>Cumpre<text:s/>ressaltar,<text:s/>ainda,<text:s/>que<text:s/>diversos<text:s/>municípios<text:s/>brasileiros<text:s/>já<text:s/>instituíram<text:s/>o<text:s/>Dia<text:s/>do<text:s/>Evangélico<text:s/>em<text:s/>seus<text:s/>calendários<text:s/>oficiais<text:s/>e,<text:s/>em<text:s/>muitos<text:s/>casos,<text:s/>estabeleceram<text:s/>a<text:s/>data<text:s/>como<text:s/>feriado<text:s/>municipal,<text:s/>reconhecendo<text:s/>a<text:s/>importância<text:s/>histórica,<text:s/>cultural<text:s/>e<text:s/>social<text:s/>da<text:s/>comunidade<text:s/>evangélica<text:s/>para<text:s/>o<text:s/>desenvolvimento<text:s/>local.</text:span></text:p>
      <text:p text:style-name="P41"><text:span text:style-name="T41_1"><text:tab/>Diante<text:s/>desse<text:s/>cenário,<text:s/>a<text:s/>presente<text:s/>proposição<text:s/>busca<text:s/>prestigiar<text:s/>uma<text:s/>parcela<text:s/>significativa<text:s/>da<text:s/>população<text:s/>mogimiriana,<text:s/>reconhecer<text:s/>sua<text:s/>contribuição<text:s/>para<text:s/>a<text:s/>construção<text:s/>de<text:s/>uma<text:s/>sociedade<text:s/>mais<text:s/>justa,<text:s/>solidária<text:s/>e<text:s/>participativa,<text:s/>bem<text:s/>como<text:s/>fortalecer<text:s/>os<text:s/>valores<text:s/>de<text:s/>respeito,<text:s/>liberdade<text:s/>religiosa,<text:s/>convivência<text:s/>harmoniosa<text:s/>e<text:s/>promoção<text:s/>da<text:s/>paz.</text:span></text:p>
      <text:p text:style-name="P42"><text:span text:style-name="T42_1"><text:tab/>Por<text:s/>todo<text:s/>o<text:s/>exposto,<text:s/>considerando<text:s/>o<text:s/>relevante<text:s/>interesse<text:s/>público<text:s/>da<text:s/>matéria,<text:s/>solicito<text:s/>o<text:s/>apoio<text:s/>dos<text:s/>Nobres<text:s/>Vereadores<text:s/>para<text:s/>a<text:s/>aprovação<text:s/>do<text:s/>presente<text:s/>Projeto<text:s/>de<text:s/>Lei.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Bookman Old Style" svg:font-family="Bookman Old Style" style:font-pitch="variable" style:font-family-generic="roman"/>
    <style:font-face style:name="Liberation Sans" svg:font-family="Liberation Sans" style:font-pitch="variable" style:font-family-generic="swiss"/>
    <style:font-face style:name="Liberation Serif" svg:font-family="Liberation Serif" style:font-pitch="variable" style:font-family-generic="roman"/>
    <style:font-face style:name="Lucida Sans" svg:font-family="Lucida Sans" style:font-pitch="variable" style:font-family-generic="swiss"/>
    <style:font-face style:name="Microsoft YaHei" svg:font-family="Microsoft YaHei" style:font-pitch="variable"/>
    <style:font-face style:name="NSimSun" svg:font-family="NSimSun" style:font-pitch="variable"/>
    <style:font-face style:name="OpenSymbol" svg:font-family="OpenSymbol" style:font-charset="x-symbol"/>
    <style:font-face style:name="Segoe UI" svg:font-family="Segoe UI" style:font-pitch="variable" style:font-family-generic="roman"/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alibri" svg:font-family="Calibri"/>
    <style:font-face style:name="Cambria" svg:font-family="Cambria"/>
  </office:font-face-decls>
  <office:styles>
    <style:default-style style:family="paragraph">
      <style:paragraph-properties style:text-autospace="ideograph-alpha" fo:orphans="2" fo:widows="2" style:writing-mode="lr-tb" fo:hyphenation-ladder-count="no-limit" style:tab-stop-distance="1.249cm"/>
      <style:text-properties style:use-window-font-color="true" style:font-name="Times New Roman" fo:font-size="10pt" style:font-name-asian="Times New Roman" style:font-size-asian="10pt" style:font-name-complex="Times New Roman" style:font-size-complex="10pt" fo:language="pt" fo:language-asian="zh" fo:language-complex="hi" fo:country="BR" fo:country-asian="CN" fo:country-complex="IN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ideograph-alpha" fo:orphans="2" fo:widows="2" style:writing-mode="lr-tb" fo:hyphenation-ladder-count="no-limit"/>
      <style:text-properties fo:font-size="12pt" style:font-size-asian="12pt" style:font-size-complex="12pt"/>
    </style:style>
    <style:style style:name="Heading_20_1" style:display-name="Heading 1" style:family="paragraph" style:parent-style-name="Heading" style:default-outline-level="1">
      <style:paragraph-properties fo:margin-top="0.423cm" fo:margin-bottom="0.212cm"/>
      <style:text-properties style:font-name="Liberation Serif" fo:font-size="24pt" style:font-name-asian="NSimSun" style:font-size-asian="24pt" style:font-name-complex="Lucida Sans" style:font-size-complex="24pt" fo:font-weight="bold" style:font-weight-asian="bold" style:font-weight-complex="bold"/>
    </style:style>
    <style:style style:name="Default_20_Paragraph_20_Font" style:display-name="Default Paragraph Font" style:family="text"/>
    <style:style style:name="Standard" style:family="paragraph">
      <style:paragraph-properties style:text-autospace="ideograph-alpha" fo:text-align="left" fo:margin-top="0cm" fo:margin-bottom="0cm" fo:orphans="2" fo:widows="2" style:writing-mode="lr-tb" fo:hyphenation-ladder-count="no-limit"/>
      <style:text-properties fo:font-size="10pt" style:font-size-asian="10pt" style:font-size-complex="10pt"/>
    </style:style>
    <style:style style:name="Heading" style:family="paragraph" style:parent-style-name="Standard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>
      <style:paragraph-properties fo:line-height="115%" fo:margin-top="0cm" fo:margin-bottom="0.247cm"/>
    </style:style>
    <style:style style:name="List" style:family="paragraph" style:parent-style-name="Text_20_body">
      <style:text-properties style:font-name-complex="Lucida Sans"/>
    </style:style>
    <style:style style:name="Caption" style:family="paragraph" style:parent-style-name="Standard">
      <style:paragraph-properties fo:margin-top="0.212cm" fo:margin-bottom="0.212cm"/>
      <style:text-properties fo:font-style="italic" style:font-style-asian="italic" style:font-style-complex="italic" fo:font-size="12pt" style:font-size-asian="12pt" style:font-name-complex="Lucida Sans" style:font-size-complex="12pt"/>
    </style:style>
    <style:style style:name="Index" style:family="paragraph" style:parent-style-name="Standard">
      <style:text-properties style:font-name-complex="Lucida Sans" fo:language="zxx" fo:country="none"/>
    </style:style>
    <style:style style:name="Header_20_and_20_Footer" style:display-name="Header and Footer" style:family="paragraph" style:parent-style-name="Standard"/>
    <style:style style:name="Head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Footer" style:family="paragraph" style:parent-style-name="Standard">
      <style:paragraph-properties>
        <style:tab-stops>
          <style:tab-stop style:type="center" style:leader-style="none" style:position="7.795cm"/>
          <style:tab-stop style:type="right" style:leader-style="none" style:position="15.589cm"/>
        </style:tab-stops>
      </style:paragraph-properties>
    </style:style>
    <style:style style:name="ecxmsonormal" style:family="paragraph" style:parent-style-name="Standard">
      <style:paragraph-properties fo:margin-top="0.494cm" fo:margin-bottom="0.494cm"/>
      <style:text-properties fo:font-size="12pt" style:font-size-asian="12pt" style:font-size-complex="12pt"/>
    </style:style>
    <style:style style:name="ecxmsolistparagraph" style:family="paragraph" style:parent-style-name="Standard">
      <style:paragraph-properties fo:margin-top="0.494cm" fo:margin-bottom="0.494cm"/>
      <style:text-properties fo:font-size="12pt" style:font-size-asian="12pt" style:font-size-complex="12pt"/>
    </style:style>
    <style:style style:name="ecxmsolistparagraphcxsplast" style:family="paragraph" style:parent-style-name="Standard">
      <style:paragraph-properties fo:margin-top="0.494cm" fo:margin-bottom="0.494cm"/>
      <style:text-properties fo:font-size="12pt" style:font-size-asian="12pt" style:font-size-complex="12pt"/>
    </style:style>
    <style:style style:name="Balloon_20_Text" style:display-name="Balloon Text" style:family="paragraph" style:parent-style-name="Standard">
      <style:text-properties style:font-name="Segoe UI" fo:font-size="9pt" style:font-size-asian="9pt" style:font-name-complex="Segoe UI" style:font-size-complex="9pt"/>
    </style:style>
    <style:style style:name="Normal_20__28_Web_29_" style:display-name="Normal (Web)" style:family="paragraph" style:parent-style-name="Standard">
      <style:paragraph-properties fo:margin-top="0.494cm" fo:margin-bottom="0.494cm"/>
      <style:text-properties fo:font-size="12pt" style:font-size-asian="12pt" style:font-size-complex="12pt"/>
    </style:style>
    <style:style style:name="Frame_20_contents" style:display-name="Frame contents" style:family="paragraph" style:parent-style-name="Standard"/>
    <style:style style:name="List_20_Bullet" style:display-name="List Bullet" style:family="paragraph" style:parent-style-name="Standard">
      <style:paragraph-properties fo:margin-top="0cm" fo:margin-bottom="0cm"/>
    </style:style>
    <style:style style:name="Horizontal_20_Line" style:display-name="Horizontal Line" style:family="paragraph" style:parent-style-name="Standard">
      <style:paragraph-properties fo:padding="0cm" fo:border-top="none" fo:margin-top="0cm" fo:border-bottom="#808080 0.013cm double" fo:margin-bottom="0.499cm" style:border-line-width-bottom="0.004cm 0.004cm 0.004cm" fo:border-left="none" fo:border-right="none"/>
      <style:text-properties fo:font-size="6pt" style:font-size-asian="6pt" style:font-size-complex="6pt"/>
    </style:style>
    <style:style style:name="Page_20_number" style:display-name="Page number" style:family="text" style:parent-style-name="Default_20_Paragraph_20_Font"/>
    <style:style style:name="Cabeçalho_20_Char" style:display-name="Cabeçalho Char" style:family="text">
      <style:text-properties fo:language="pt" fo:country="BR"/>
    </style:style>
    <style:style style:name="Rodapé_20_Char" style:display-name="Rodapé Char" style:family="text">
      <style:text-properties fo:language="pt" fo:country="BR"/>
    </style:style>
    <style:style style:name="apple-converted-space" style:family="text" style:parent-style-name="Default_20_Paragraph_20_Font"/>
    <style:style style:name="Texto_20_de_20_balão_20_Char" style:display-name="Texto de balão Char" style:family="text">
      <style:text-properties style:font-name="Segoe UI" fo:font-size="9pt" style:font-size-asian="9pt" style:font-name-complex="Segoe UI" style:font-size-complex="9pt"/>
    </style:style>
    <style:style style:name="Numbering_20_Symbols" style:display-name="Numbering Symbols" style:family="text">
      <style:text-properties fo:font-size="12pt" style:font-size-asian="12pt" style:font-size-complex="12pt" fo:font-weight="bold" style:font-weight-asian="bold" style:font-weight-complex="bold"/>
    </style:style>
    <style:style style:name="Fonte_20_parág._20_padrão" style:display-name="Fonte parág. padrã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list-style style:name="LS1">
      <text:list-level-style-number style:num-format="" text:style-name="List1Level0" text:level="1"/>
      <text:list-level-style-number style:num-format="" text:style-name="List1Level1" text:level="2"/>
      <text:list-level-style-number style:num-format="" text:style-name="List1Level2" text:level="3"/>
      <text:list-level-style-number style:num-format="" text:style-name="List1Level3" text:level="4"/>
      <text:list-level-style-number style:num-format="" text:style-name="List1Level4" text:level="5"/>
      <text:list-level-style-number style:num-format="" text:style-name="List1Level5" text:level="6"/>
      <text:list-level-style-number style:num-format="" text:style-name="List1Level6" text:level="7"/>
      <text:list-level-style-number style:num-format="" text:style-name="List1Level7" text:level="8"/>
      <text:list-level-style-number style:num-format="" text:style-name="List1Level8" text:level="9"/>
    </text:list-style>
    <text:list-style style:name="LS2">
      <text:list-level-style-number style:num-format="" text:style-name="List2Level0" text:level="1"/>
      <text:list-level-style-number style:num-format="" text:style-name="List2Level1" text:level="2"/>
      <text:list-level-style-number style:num-format="" text:style-name="List2Level2" text:level="3"/>
      <text:list-level-style-number style:num-format="" text:style-name="List2Level3" text:level="4"/>
      <text:list-level-style-number style:num-format="" text:style-name="List2Level4" text:level="5"/>
      <text:list-level-style-number style:num-format="" text:style-name="List2Level5" text:level="6"/>
      <text:list-level-style-number style:num-format="" text:style-name="List2Level6" text:level="7"/>
      <text:list-level-style-number style:num-format="" text:style-name="List2Level7" text:level="8"/>
      <text:list-level-style-number style:num-format="" text:style-name="List2Level8" text:level="9"/>
    </text:list-style>
    <text:list-style style:name="LS3">
      <text:list-level-style-number style:num-format="" text:style-name="List3Level0" text:level="1"/>
      <text:list-level-style-number style:num-format="" text:style-name="List3Level1" text:level="2"/>
      <text:list-level-style-number style:num-format="" text:style-name="List3Level2" text:level="3"/>
      <text:list-level-style-number style:num-format="" text:style-name="List3Level3" text:level="4"/>
      <text:list-level-style-number style:num-format="" text:style-name="List3Level4" text:level="5"/>
      <text:list-level-style-number style:num-format="" text:style-name="List3Level5" text:level="6"/>
      <text:list-level-style-number style:num-format="" text:style-name="List3Level6" text:level="7"/>
      <text:list-level-style-number style:num-format="" text:style-name="List3Level7" text:level="8"/>
      <text:list-level-style-number style:num-format="" text:style-name="List3Level8" text:level="9"/>
    </text:list-style>
    <text:list-style style:name="LS4">
      <text:list-level-style-number style:num-format="" text:style-name="List4Level0" text:level="1"/>
      <text:list-level-style-number style:num-format="" text:style-name="List4Level1" text:level="2"/>
      <text:list-level-style-number style:num-format="" text:style-name="List4Level2" text:level="3"/>
      <text:list-level-style-number style:num-format="" text:style-name="List4Level3" text:level="4"/>
      <text:list-level-style-number style:num-format="" text:style-name="List4Level4" text:level="5"/>
      <text:list-level-style-number style:num-format="" text:style-name="List4Level5" text:level="6"/>
      <text:list-level-style-number style:num-format="" text:style-name="List4Level6" text:level="7"/>
      <text:list-level-style-number style:num-format="" text:style-name="List4Level7" text:level="8"/>
      <text:list-level-style-number style:num-format="" text:style-name="List4Level8" text:level="9"/>
    </text:list-style>
    <text:list-style style:name="LS5">
      <text:list-level-style-number style:num-format="" text:style-name="List5Level0" text:level="1"/>
      <text:list-level-style-number style:num-format="" text:style-name="List5Level1" text:level="2"/>
      <text:list-level-style-number style:num-format="" text:style-name="List5Level2" text:level="3"/>
      <text:list-level-style-number style:num-format="" text:style-name="List5Level3" text:level="4"/>
      <text:list-level-style-number style:num-format="" text:style-name="List5Level4" text:level="5"/>
      <text:list-level-style-number style:num-format="" text:style-name="List5Level5" text:level="6"/>
      <text:list-level-style-number style:num-format="" text:style-name="List5Level6" text:level="7"/>
      <text:list-level-style-number style:num-format="" text:style-name="List5Level7" text:level="8"/>
      <text:list-level-style-number style:num-format="" text:style-name="List5Level8" text:level="9"/>
    </text:list-style>
    <style:style style:name="List6Level0" style:family="text">
      <style:text-properties style:font-name="Symbol"/>
    </style:style>
    <text:list-style style:name="LS6">
      <text:list-level-style-bullet text:bullet-char="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number style:num-format="1" text:style-name="List6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1" text:style-name="List6Level2" style:num-suffix=".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1" text:style-name="List6Level4" style:num-suffix="." text:level="5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6Level5" style:num-suffix="." text:level="6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1" text:style-name="List6Level6" style:num-suffix="." text:level="7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6Level7" style:num-suffix="." text:level="8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1" text:style-name="List6Level8" style:num-suffix="." text:level="9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style:writing-mode="lr-tb" fo:padding-top="0cm" fo:margin-top="1.27cm" fo:padding-bottom="0cm" fo:margin-bottom="1.27cm" fo:padding-left="0cm" fo:margin-left="2.501cm" fo:padding-right="0cm" fo:margin-right="2.33cm"/>
      <style:header-style>
        <style:header-footer-properties fo:min-height="2.482cm" style:dynamic-spacing="true"/>
      </style:header-style>
      <style:footer-style>
        <style:header-footer-properties fo:min-height="0.73cm" style:dynamic-spacing="true"/>
      </style:footer-style>
    </style:page-layout>
    <style:style style:name="P1" style:family="paragraph" style:parent-style-name="Header" style:master-page-name="Standard">
      <style:paragraph-properties fo:text-align="left">
        <style:tab-stops>
          <style:tab-stop style:type="right" style:leader-style="none" style:position="13.252cm"/>
        </style:tab-stops>
      </style:paragraph-properties>
    </style:style>
    <style:style style:name="FR1" style:family="graphic" style:parent-style-name="Header">
      <style:graphic-properties draw:stroke="none" draw:fill="none" draw:luminance="0%" draw:contrast="0%" fo:border-top="none" fo:border-bottom="none" fo:border-left="none" fo:border-right="none" style:horizontal-pos="from-left" style:horizontal-rel="paragraph" style:vertical-pos="from-top" style:vertical-rel="paragraph" style:flow-with-text="false" style:wrap="parallel" style:run-through="foreground" draw:auto-grow-height="false" draw:auto-grow-width="false"/>
    </style:style>
    <style:style style:name="T1_1" style:family="text">
      <style:text-properties style:font-name="Bookman Old Style" fo:font-size="12pt" style:font-size-asian="12pt" fo:font-weight="bold" style:font-weight-asian="bold"/>
    </style:style>
    <style:style style:name="P2" style:family="paragraph" style:parent-style-name="Header">
      <style:paragraph-properties fo:text-align="center">
        <style:tab-stops>
          <style:tab-stop style:type="right" style:leader-style="none" style:position="13.252cm"/>
        </style:tab-stops>
      </style:paragraph-properties>
    </style:style>
    <style:style style:name="FR2" style:family="graphic" style:parent-style-name="Header">
      <style:graphic-properties draw:stroke="none" draw:fill="solid" draw:opacity="0%" style:background-transparency="100%" draw:fill-color="#ffffff" fo:background-color="#ffffff" fo:padding-top="0.15cm" fo:border-top="none" fo:margin-top="0.201cm" fo:padding-bottom="0.15cm" fo:border-bottom="none" fo:margin-bottom="0.201cm" fo:padding-left="0.15cm" fo:border-left="none" fo:margin-left="0.201cm" fo:padding-right="0.15cm" fo:border-right="none" fo:margin-right="0.201cm" style:horizontal-pos="right" style:horizontal-rel="paragraph" style:vertical-pos="from-top" style:vertical-rel="paragraph" style:flow-with-text="false" style:wrap="parallel" style:run-through="foreground" fo:wrap-option="no-wrap" draw:auto-grow-height="true" draw:auto-grow-width="true"/>
    </style:style>
    <style:style style:name="P3" style:family="paragraph" style:parent-style-name="Header">
      <style:paragraph-properties fo:padding="0cm" fo:border-top="none" fo:margin-top="0cm" fo:border-bottom="none" fo:margin-bottom="0cm" fo:border-left="none" fo:border-right="none"/>
    </style:style>
    <style:style style:name="T3_1" style:family="text">
      <style:text-properties style:font-name="Bookman Old Style" fo:font-size="20pt" style:font-size-asian="20pt" style:font-size-complex="20pt" fo:font-weight="bold" style:font-weight-asian="bold"/>
    </style:style>
    <style:style style:name="P4" style:family="paragraph" style:parent-style-name="Header">
      <style:paragraph-properties fo:text-align="right">
        <style:tab-stops>
          <style:tab-stop style:type="right" style:leader-style="none" style:position="13.252cm"/>
        </style:tab-stops>
      </style:paragraph-properties>
    </style:style>
    <style:style style:name="T4_1" style:family="text">
      <style:text-properties style:font-name="Bookman Old Style" fo:font-size="12pt" style:font-size-asian="12pt" fo:font-weight="bold" style:font-weight-asian="bold"/>
    </style:style>
    <style:style style:name="T4_2" style:family="text">
      <style:text-properties style:font-name="Bookman Old Style" fo:font-size="12pt" style:font-size-asian="12pt" fo:font-weight="bold" style:font-weight-asian="bold"/>
    </style:style>
    <style:style style:name="P5" style:family="paragraph" style:parent-style-name="Footer">
      <style:paragraph-properties fo:text-align="center"/>
    </style:style>
    <style:style style:name="T5_1" style:family="text">
      <style:text-properties style:font-name="Bookman Old Style" fo:font-size="9pt" style:font-size-asian="9pt" fo:font-weight="bold" style:font-weight-asian="bold"/>
    </style:style>
  </office:automatic-styles>
  <office:master-styles>
    <style:master-page style:name="Standard" style:page-layout-name="pm1">
      <style:header>
        <text:p text:style-name="P1"><draw:frame svg:x="-2.006cm" svg:y="-0.503cm" svg:width="3.93cm" svg:height="3.367cm" draw:style-name="FR1" text:anchor-type="char" draw:z-index="5"><draw:image xlink:href="Pictures/image2.png" xlink:type="simple" xlink:show="embed" xlink:actuate="onLoad"/></draw:frame><text:span text:style-name="T1_1"><text:s text:c="15"/>Estado<text:s/>de<text:s/>São<text:s/>Paulo</text:span></text:p>
        <text:p text:style-name="P2"><draw:frame svg:x="0cm" svg:y="0.002cm" svg:height="0.041cm" draw:style-name="FR2" text:anchor-type="char" draw:z-index="2"><draw:text-box fo:min-height="0.041cm" fo:min-width="0cm"><text:p text:style-name="P3"/></draw:text-box></draw:frame><text:span text:style-name="T3_1"><text:s text:c="9"/>CÂMARA<text:s/>MUNICIPAL<text:s/>DE<text:s/>MOGI<text:s/>MIRIM</text:span></text:p>
        <text:p text:style-name="P4"><text:span text:style-name="T4_1">Gabinete<text:s/>do<text:s/>Vereador<text:s/>Ma</text:span><text:span text:style-name="T4_2">rcos<text:s/>Paulo<text:s/>Cegatti</text:span></text:p>
      </style:header>
      <style:footer>
        <text:p text:style-name="P5"><text:span text:style-name="T5_1">Plenário:<text:s/>Rua<text:s/>Dr.<text:s/>José<text:s/>Alves,<text:s/>129<text:s/>-<text:s/>Centro<text:s/>-<text:s/>Fone:<text:s/>19<text:s/>3814.1200<text:s/>–<text:s/>Mogi<text:s/>Mirim/SP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0.11.0</meta:generator>
    <dc:title>ASSUNTO: REQUEIRO AO PREFEITO LUIS GUSTAVO ANTUNES STUPP PARA QUE JUNTO AO DEPARTAMENTO COMPETENTE, ESTUDE A CRIAÇÃO DE UMA EQUIPE PERMANENTE DA GUARDA MUNICIPAL PARA FAZER A SEGURANÇA DO DISTRITO DE MARTIM FRANCISCO</dc:title>
    <meta:initial-creator>PPS2</meta:initial-creator>
    <meta:creation-date>2021-02-04T19:40:00</meta:creation-date>
    <dc:creator/>
    <dc:date>2026-08-07T15:45:39</dc:date>
    <meta:print-date>2026-08-07T19:10:18</meta:print-date>
    <meta:editing-cycles>91</meta:editing-cycles>
    <meta:document-statistic meta:page-count="3" meta:paragraph-count="25" meta:row-count="0" meta:word-count="812" meta:character-count="5623" meta:non-whitespace-character-count="4792"/>
    <meta:user-defined meta:name="AppVersion">16.0000</meta:user-defined>
    <meta:user-defined meta:name="Company">WinXP SP2 E</meta:user-defined>
  </office:meta>
</office:document-meta>
</file>