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0.11.0 -->
  <office:font-face-decls>
    <style:font-face style:name="Bookman Old Style" svg:font-family="Bookman Old Style" style:font-pitch="variable" style:font-family-generic="roman"/>
    <style:font-face style:name="Courier New" svg:font-family="Courier New" style:font-pitch="variable" style:font-family-generic="roma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Microsoft YaHei" svg:font-family="Microsoft YaHei" style:font-pitch="variable"/>
    <style:font-face style:name="NSimSun" svg:font-family="NSimSun" style:font-pitch="variable"/>
    <style:font-face style:name="Segoe UI" svg:font-family="Segoe UI" style:font-pitch="variable" style:font-family-generic="roman"/>
    <style:font-face style:name="Times New Roman" svg:font-family="Times New Roman" style:font-pitch="variable" style:font-family-generic="roman"/>
    <style:font-face style:name="Calibri" svg:font-family="Calibri"/>
    <style:font-face style:name="Cambria" svg:font-family="Cambria"/>
    <style:font-face style:name="Liberation Sans', Arial" svg:font-family="Liberation Sans', Arial"/>
    <style:font-face style:name="Liberation Serif', 'Times New Roman" svg:font-family="Liberation Serif', 'Times New Roman"/>
  </office:font-face-decls>
  <office:automatic-styles>
    <style:style style:name="P1" style:family="paragraph" style:parent-style-name="Standard" style:master-page-name="Standard">
      <style:paragraph-properties style:page-number="1"/>
    </style:style>
    <style:style style:name="T1_1" style:family="text">
      <style:text-properties style:font-name="Bookman Old Style" fo:font-size="12pt" style:font-name-asian="Bookman Old Style" style:font-size-asian="12pt" style:font-name-complex="Bookman Old Style" style:font-size-complex="12pt" fo:font-weight="bold" style:font-weight-asian="bold"/>
    </style:style>
    <style:style style:name="T1_2" style:family="text">
      <style:text-properties style:font-name="Bookman Old Style" fo:font-size="12pt" style:font-name-asian="Bookman Old Style" style:font-size-asian="12pt" style:font-name-complex="Bookman Old Style" style:font-size-complex="12pt" fo:font-weight="bold" style:font-weight-asian="bold"/>
    </style:style>
    <style:style style:name="P2" style:family="paragraph" style:parent-style-name="Standard">
      <style:text-properties style:font-name="Bookman Old Style" fo:font-size="10pt" style:font-name-asian="Times New Roman" style:font-size-asian="10pt" style:font-name-complex="Bookman Old Style" style:font-size-complex="10pt" fo:language="pt" fo:country="BR" fo:font-weight="bold" style:font-weight-asian="bold"/>
    </style:style>
    <style:style style:name="P3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  <style:text-properties style:font-name="Bookman Old Style" fo:font-size="10pt" style:font-name-asian="Times New Roman" style:font-size-asian="10pt" style:font-name-complex="Bookman Old Style" style:font-size-complex="10pt" fo:language="pt" fo:country="BR" fo:font-weight="bold" style:font-weight-asian="bold"/>
    </style:style>
    <style:style style:name="P4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</style:style>
    <style:style style:name="T4_1" style:family="text">
      <style:text-properties style:font-name="Bookman Old Style" fo:font-size="12pt" style:font-size-asian="12pt" style:font-name-complex="Bookman Old Style" style:font-size-complex="12pt" fo:font-weight="bold" style:font-weight-asian="bold" style:font-weight-complex="bold"/>
    </style:style>
    <style:style style:name="T4_2" style:family="text">
      <style:text-properties style:font-name="Bookman Old Style" fo:font-size="12pt" style:font-size-asian="12pt" style:font-size-complex="12pt" fo:font-weight="bold" style:font-weight-asian="bold" style:font-weight-complex="bold"/>
    </style:style>
    <style:style style:name="T4_3" style:family="text">
      <style:text-properties style:font-name="Bookman Old Style" fo:font-size="12pt" style:font-size-asian="12pt" style:font-size-complex="12pt" fo:font-weight="bold" style:font-weight-asian="bold" style:font-weight-complex="bold"/>
    </style:style>
    <style:style style:name="T4_4" style:family="text">
      <style:text-properties style:font-name="Bookman Old Style" fo:font-size="12pt" style:font-size-asian="12pt" style:font-name-complex="Bookman Old Style" style:font-size-complex="12pt" fo:font-weight="bold" style:font-weight-asian="bold" style:font-weight-complex="bold"/>
    </style:style>
    <style:style style:name="P5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</style:style>
    <style:style style:name="P6" style:family="paragraph" style:parent-style-name="Standard"/>
    <style:style style:name="T6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7" style:family="paragraph" style:parent-style-name="Standard"/>
    <style:style style:name="T7_1" style:family="text">
      <style:text-properties style:font-name="Bookman Old Style" fo:font-size="12pt" style:font-name-asian="Bookman Old Style" style:font-size-asian="12pt" style:font-name-complex="Bookman Old Style" style:font-size-complex="12pt"/>
    </style:style>
    <style:style style:name="P8" style:family="paragraph" style:parent-style-name="Standard"/>
    <style:style style:name="T8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9" style:family="paragraph" style:parent-style-name="Standard"/>
    <style:style style:name="T9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10" style:family="paragraph" style:parent-style-name="Standard">
      <style:paragraph-properties fo:text-align="justify"/>
      <style:text-properties style:font-name="Bookman Old Style" fo:font-size="14pt" style:font-size-asian="14pt" style:font-name-complex="Bookman Old Style" style:font-size-complex="14pt"/>
    </style:style>
    <style:style style:name="P11" style:family="paragraph" style:parent-style-name="Standard">
      <style:paragraph-properties fo:text-align="justify" fo:text-indent="1.249cm" fo:margin-left="0cm" fo:margin-right="0cm"/>
      <style:text-properties style:font-name="Bookman Old Style" fo:font-size="12pt" style:font-size-asian="12pt" style:font-name-complex="Bookman Old Style" style:font-size-complex="14pt" fo:font-weight="bold" style:font-weight-asian="bold"/>
    </style:style>
    <style:style style:name="P12" style:family="paragraph" style:parent-style-name="Standard">
      <style:paragraph-properties fo:text-align="justify" fo:text-indent="1.249cm" fo:margin-left="0cm" fo:margin-right="0cm"/>
    </style:style>
    <style:style style:name="T12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T12_2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12_3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T12_4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12_5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T12_6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12_7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3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4" style:family="paragraph" style:parent-style-name="Standard">
      <style:paragraph-properties fo:text-align="justify" fo:text-indent="1.249cm" fo:margin-left="0cm" fo:margin-right="0cm"/>
    </style:style>
    <style:style style:name="T14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5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6" style:family="paragraph" style:parent-style-name="Standard">
      <style:paragraph-properties fo:text-align="justify" fo:text-indent="1.249cm" fo:margin-left="0cm" fo:margin-right="0cm"/>
    </style:style>
    <style:style style:name="T16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7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8" style:family="paragraph" style:parent-style-name="Standard">
      <style:paragraph-properties fo:text-align="justify" fo:text-indent="1.249cm" fo:margin-left="0cm" fo:margin-right="0cm"/>
    </style:style>
    <style:style style:name="T18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9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0" style:family="paragraph" style:parent-style-name="Standard">
      <style:paragraph-properties fo:text-align="justify" fo:text-indent="1.249cm" fo:margin-left="0cm" fo:margin-right="0cm"/>
    </style:style>
    <style:style style:name="T20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0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1" style:family="paragraph" style:parent-style-name="Standard">
      <style:paragraph-properties fo:text-align="justify" fo:text-indent="1.249cm" fo:margin-left="0cm" fo:margin-right="0cm"/>
    </style:style>
    <style:style style:name="T21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1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2" style:family="paragraph" style:parent-style-name="Standard">
      <style:paragraph-properties fo:text-align="justify" fo:text-indent="1.249cm" fo:margin-left="0cm" fo:margin-right="0cm"/>
    </style:style>
    <style:style style:name="T22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2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3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4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5" style:family="paragraph" style:parent-style-name="Standard">
      <style:paragraph-properties fo:text-align="justify" fo:text-indent="1.249cm" fo:margin-left="0cm" fo:margin-right="0cm"/>
    </style:style>
    <style:style style:name="T25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5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6" style:family="paragraph" style:parent-style-name="Standard">
      <style:paragraph-properties fo:text-align="justify" fo:text-indent="1.249cm" fo:margin-left="0cm" fo:margin-right="0cm"/>
    </style:style>
    <style:style style:name="T26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6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7" style:family="paragraph" style:parent-style-name="Standard">
      <style:paragraph-properties fo:text-align="justify" fo:text-indent="1.249cm" fo:margin-left="0cm" fo:margin-right="0cm"/>
    </style:style>
    <style:style style:name="T27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7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8" style:family="paragraph" style:parent-style-name="Standard">
      <style:paragraph-properties fo:text-align="justify" fo:text-indent="1.249cm" fo:margin-left="0cm" fo:margin-right="0cm"/>
    </style:style>
    <style:style style:name="T28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28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9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0" style:family="paragraph" style:parent-style-name="Standard">
      <style:paragraph-properties fo:text-align="justify" fo:text-indent="1.249cm" fo:margin-left="0cm" fo:margin-right="0cm"/>
    </style:style>
    <style:style style:name="T30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1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2" style:family="paragraph" style:parent-style-name="Standard">
      <style:paragraph-properties fo:text-align="justify" fo:text-indent="1.249cm" fo:margin-left="0cm" fo:margin-right="0cm"/>
    </style:style>
    <style:style style:name="T32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3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4" style:family="paragraph" style:parent-style-name="Standard">
      <style:paragraph-properties fo:text-align="justify" fo:text-indent="1.249cm" fo:margin-left="0cm" fo:margin-right="0cm"/>
    </style:style>
    <style:style style:name="T34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5" style:family="paragraph" style:parent-style-name="Standard">
      <style:paragraph-properties fo:text-align="justify" fo:text-indent="1.249cm" fo:margin-left="0cm" fo:margin-right="0cm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6" style:family="paragraph" style:parent-style-name="Standard">
      <style:paragraph-properties fo:text-align="justify" fo:text-indent="1.249cm" fo:margin-left="0cm" fo:margin-right="0cm"/>
    </style:style>
    <style:style style:name="T36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T36_2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36_3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T36_4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36_5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7" style:family="paragraph" style:parent-style-name="Standard">
      <style:paragraph-properties fo:text-align="center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8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39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0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1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2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3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4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5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6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7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8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normal" style:font-weight-asian="normal" style:font-weight-complex="normal"/>
    </style:style>
    <style:style style:name="P49" style:family="paragraph" style:parent-style-name="Standard">
      <style:paragraph-properties fo:text-align="center"/>
    </style:style>
    <style:style style:name="T49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2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3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4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5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6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7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9_8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50" style:family="paragraph" style:parent-style-name="Standard">
      <style:paragraph-properties fo:text-align="center"/>
    </style:style>
    <style:style style:name="P51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52" style:family="paragraph" style:parent-style-name="Standard">
      <style:paragraph-properties fo:text-align="center"/>
    </style:style>
    <style:style style:name="T52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53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54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FR1" style:family="graphic" style:parent-style-name="Standard">
      <style:graphic-properties draw:stroke="none" draw:fill="none" draw:luminance="0%" draw:contrast="0%" fo:padding-top="0.002cm" fo:border-top="none" fo:padding-bottom="0.002cm" fo:border-bottom="none" fo:padding-left="0.002cm" fo:border-left="none" fo:padding-right="0.002cm" fo:border-right="none" fo:clip="rect(-0.011cm -0.011cm -0.011cm -0.011cm)" style:flow-with-text="false" style:run-through="foreground" draw:auto-grow-height="false" draw:auto-grow-width="false"/>
    </style:style>
  </office:automatic-styles>
  <office:body>
    <office:text>
      <text:p text:style-name="P1"><text:span text:style-name="T1_1">Requerimento<text:s/>Nº<text:s/>373/2026</text:span><text:span text:style-name="T1_2">Requerimento<text:s/>Nº<text:s/>373/2026</text:span></text:p>
      <text:p text:style-name="P2"/>
      <text:p text:style-name="P3"/>
      <text:p text:style-name="P4"><text:span text:style-name="T4_1">REQUER<text:s/>A<text:s/>REALIZAÇÃO<text:s/>DE<text:s/>HOMENAGEM<text:s/>AO<text:s/>COLÉGIO<text:s/>OBJETIVO<text:s/>DE<text:s/>MOGI<text:s/>MIRIM<text:s/>E<text:s/>AOS<text:s/>SEUS<text:s/>ALUNOS,<text:s/></text:span><text:span text:style-name="T4_2">O<text:s/>DIA<text:s/></text:span><text:span text:style-name="T4_3">28<text:s/>DE<text:s/>AGOSTO<text:s/>DE<text:s/>2026,<text:s/>ÀS<text:s/>19H,<text:s/>NO<text:s/>PLENÁRIO<text:s/>DA<text:s/>CÂMARA<text:s/>MUNICIPAL<text:s/>DE<text:s/>MOGI<text:s/>MIRIM,<text:s/></text:span><text:span text:style-name="T4_4">PELAS<text:s/>CONQUISTAS<text:s/>OBTIDAS<text:s/>NA<text:s/>SINGAPORE<text:s/>INTERNATIONAL<text:s/>MATH<text:s/>OLYMPIAD<text:s/>CHALLENGE<text:s/>–<text:s/>SIMOC<text:s/>2026,<text:s/>REALIZADA<text:s/>EM<text:s/>SINGAPURA.</text:span></text:p>
      <text:p text:style-name="P5"/>
      <text:p text:style-name="P6"><text:span text:style-name="T6_1"><text:tab/><text:s text:c="28"/></text:span></text:p>
      <text:p text:style-name="P7"><text:span text:style-name="T7_1"><text:s text:c="28"/></text:span></text:p>
      <text:p text:style-name="P8"><text:span text:style-name="T8_1">SENHOR<text:s/>PRESIDENTE,</text:span></text:p>
      <text:p text:style-name="P9"><text:span text:style-name="T9_1">SENHORES<text:s/>VEREADORES<text:s/>E<text:s/>VEREADORAS.</text:span></text:p>
      <text:p text:style-name="P10"/>
      <text:p text:style-name="P11"/>
      <text:p text:style-name="P12"><text:span text:style-name="T12_1">REQUEIRO,<text:s/>nos<text:s/>termos<text:s/>regimentais,<text:s/>após<text:s/>ouvido<text:s/>o<text:s/>Plenário,<text:s/>que<text:s/>seja<text:s/>realizada<text:s/>homenagem<text:s/>ao<text:s/></text:span><text:span text:style-name="T12_2">Colégio<text:s/>Objetivo<text:s/>de<text:s/>Mogi<text:s/>Mirim</text:span><text:span text:style-name="T12_3"><text:s/>e<text:s/>aos<text:s/>seus<text:s/>alunos,<text:s/>em<text:s/>reconhecimento<text:s/>às<text:s/>expressivas<text:s/>conquistas<text:s/>obtidas<text:s/>na<text:s/></text:span><text:span text:style-name="T12_4">Singapore<text:s/>International<text:s/>Math<text:s/>Olympiad<text:s/>Challenge<text:s/>–<text:s/>SIMOC<text:s/>2026,</text:span><text:span text:style-name="T12_5"><text:s/>realizada<text:s/>em<text:s/>Singapura,<text:s/>com<text:s/>a<text:s/>solenidade<text:s/>prevista<text:s/>para<text:s/>o<text:s/></text:span><text:span text:style-name="T12_6">dia<text:s/>28<text:s/>de<text:s/>agosto<text:s/>de<text:s/>2026,<text:s/>às<text:s/>19h,</text:span><text:span text:style-name="T12_7"><text:s/>no<text:s/>Plenário<text:s/>da<text:s/>Câmara<text:s/>Municipal<text:s/>de<text:s/>Mogi<text:s/>Mirim.</text:span></text:p>
      <text:p text:style-name="P13"/>
      <text:p text:style-name="P14"><text:span text:style-name="T14_1">A<text:s/>homenagem<text:s/>tem<text:s/>por<text:s/>objetivo<text:s/>reconhecer<text:s/>publicamente<text:s/>o<text:s/>desempenho<text:s/>dos<text:s/>estudantes<text:s/>e<text:s/>de<text:s/>toda<text:s/>a<text:s/>equipe<text:s/>do<text:s/>Colégio<text:s/>Objetivo,<text:s/>que<text:s/>representaram<text:s/>com<text:s/>excelência<text:s/>o<text:s/>Município<text:s/>de<text:s/>Mogi<text:s/>Mirim<text:s/>em<text:s/>uma<text:s/>importante<text:s/>competição<text:s/>internacional<text:s/>de<text:s/>matemática,<text:s/>levando<text:s/>o<text:s/>nome<text:s/>de<text:s/>nossa<text:s/>cidade<text:s/>ao<text:s/>cenário<text:s/>educacional<text:s/>internacional.</text:span></text:p>
      <text:p text:style-name="P15"/>
      <text:p text:style-name="P16"><text:span text:style-name="T16_1">Alunos<text:s/>do<text:s/>Colégio<text:s/>Objetivo<text:s/>de<text:s/>Mogi<text:s/>Mirim<text:s/>e<text:s/>Mogi<text:s/>Guaçu<text:s/>participaram<text:s/>de<text:s/>uma<text:s/>comitiva<text:s/>que<text:s/>esteve<text:s/>em<text:s/>Singapura,<text:s/>para<text:s/>a<text:s/>disputa<text:s/>da<text:s/>Singapore<text:s/>International<text:s/>Math<text:s/>Olympiad<text:s/>Challenge<text:s/>–<text:s/>SIMOC,<text:s/>e<text:s/>posteriormente<text:s/>em<text:s/>Hanói,<text:s/>no<text:s/>Vietnã,<text:s/>para<text:s/>a<text:s/>Asia<text:s/>International<text:s/>Mathematical<text:s/>Olympiad<text:s/>–<text:s/>AIMO,<text:s/>obtendo<text:s/>expressivos<text:s/>resultados<text:s/>e<text:s/>diversas<text:s/>medalhas<text:s/>e<text:s/>premiações.</text:span></text:p>
      <text:p text:style-name="P17"/>
      <text:p text:style-name="P18"><text:span text:style-name="T18_1">Entre<text:s/>os<text:s/>participantes,<text:s/>destacam-se<text:s/>os<text:s/>seguintes<text:s/>alunos<text:s/>e<text:s/>suas<text:s/>respectivas<text:s/>conquistas:</text:span></text:p>
      <text:p text:style-name="P19"/>
      <text:p text:style-name="P20"><text:span text:style-name="T20_1">Carla<text:s/>Maiara<text:s/>Donega<text:s/>Martins</text:span><text:span text:style-name="T20_2"><text:s/>–<text:s/>conquistou<text:s/>duas<text:s/>medalhas<text:s/>de<text:s/>bronze<text:s/>e<text:s/>uma<text:s/>medalha<text:s/>de<text:s/>prata<text:s/>na<text:s/>SIMOC;</text:span></text:p>
      <text:p text:style-name="P21"><text:span text:style-name="T21_1">Rafael<text:s/>Frizera<text:s/>Leitão</text:span><text:span text:style-name="T21_2"><text:s/>–<text:s/>conquistou<text:s/>duas<text:s/>medalhas<text:s/>de<text:s/>bronze<text:s/>na<text:s/>SIMOC<text:s/>e<text:s/>uma<text:s/>medalha<text:s/>de<text:s/>bronze<text:s/>na<text:s/>AIMO;</text:span></text:p>
      <text:p text:style-name="P22"><text:span text:style-name="T22_1">Matheus<text:s/>de<text:s/>Campos<text:s/>Barboza</text:span><text:span text:style-name="T22_2"><text:s/>–<text:s/>conquistou<text:s/>uma<text:s/>medalha<text:s/>de<text:s/>prata<text:s/>e<text:s/>uma<text:s/>medalha<text:s/>de<text:s/>bronze<text:s/>em<text:s/>Singapura;</text:span></text:p>
      <text:p text:style-name="P23"/>
      <text:p text:style-name="P24"/>
      <text:p text:style-name="P25"><text:span text:style-name="T25_1">Ana<text:s/>Júlia<text:s/>Braganhóli<text:s/>Lopes<text:s/>Peres</text:span><text:span text:style-name="T25_2"><text:s/>–<text:s/>conquistou<text:s/>uma<text:s/>medalha<text:s/>de<text:s/>bronze<text:s/>na<text:s/>SIMOC;</text:span></text:p>
      <text:p text:style-name="P26"><text:span text:style-name="T26_1">Maria<text:s/>Eduarda<text:s/>Andrade<text:s/>Lacerda</text:span><text:span text:style-name="T26_2"><text:s/>–<text:s/>conquistou<text:s/>uma<text:s/>medalha<text:s/>de<text:s/>bronze<text:s/>na<text:s/>SIMOC;</text:span></text:p>
      <text:p text:style-name="P27"><text:span text:style-name="T27_1">Natalya<text:s/>dos<text:s/>Anjos<text:s/>Silva</text:span><text:span text:style-name="T27_2"><text:s/>–<text:s/>conquistou<text:s/>uma<text:s/>medalha<text:s/>de<text:s/>bronze<text:s/>na<text:s/>AIMO;</text:span></text:p>
      <text:p text:style-name="P28"><text:span text:style-name="T28_1">Kevin<text:s/>Peters</text:span><text:span text:style-name="T28_2"><text:s/>–<text:s/>recebeu<text:s/>Honra<text:s/>ao<text:s/>Mérito<text:s/>na<text:s/>AIMO.</text:span></text:p>
      <text:p text:style-name="P29"/>
      <text:p text:style-name="P30"><text:span text:style-name="T30_1">Também<text:s/>integraram<text:s/>a<text:s/>comitiva<text:s/>Gilson<text:s/>Rafael<text:s/>Ferreira,<text:s/>Diretor<text:s/>do<text:s/>Colégio<text:s/>Objetivo<text:s/>de<text:s/>Mogi<text:s/>Mirim;<text:s/>Kátia<text:s/>Melo<text:s/>de<text:s/>Barros,<text:s/>Coordenadora<text:s/>Científica<text:s/>do<text:s/>Colégio<text:s/>Objetivo<text:s/>Mogi;<text:s/>e<text:s/>Vitor<text:s/>Rafael<text:s/>Nunes<text:s/>Ferreira,<text:s/>Diretor<text:s/>do<text:s/>Colégio<text:s/>Objetivo<text:s/>de<text:s/>Mogi<text:s/>Guaçu,<text:s/>profissionais<text:s/>que<text:s/>desempenharam<text:s/>importante<text:s/>papel<text:s/>no<text:s/>acompanhamento<text:s/>e<text:s/>orientação<text:s/>dos<text:s/>estudantes<text:s/>durante<text:s/>essa<text:s/>experiência<text:s/>internacional.</text:span></text:p>
      <text:p text:style-name="P31"/>
      <text:p text:style-name="P32"><text:span text:style-name="T32_1">As<text:s/>conquistas<text:s/>alcançadas<text:s/>são<text:s/>motivos<text:s/>de<text:s/>orgulho<text:s/>para<text:s/>Mogi<text:s/>Mirim,<text:s/>especialmente<text:s/>por<text:s/>demonstrarem<text:s/>o<text:s/>talento,<text:s/>a<text:s/>dedicação,<text:s/>a<text:s/>disciplina<text:s/>e<text:s/>o<text:s/>elevado<text:s/>nível<text:s/>de<text:s/>preparação<text:s/>dos<text:s/>estudantes,<text:s/>bem<text:s/>como<text:s/>o<text:s/>compromisso<text:s/>das<text:s/>instituições<text:s/>de<text:s/>ensino<text:s/>com<text:s/>a<text:s/>formação<text:s/>acadêmica<text:s/>e<text:s/>o<text:s/>incentivo<text:s/>à<text:s/>participação<text:s/>em<text:s/>competições<text:s/>de<text:s/>âmbito<text:s/>nacional<text:s/>e<text:s/>internacional.</text:span></text:p>
      <text:p text:style-name="P33"/>
      <text:p text:style-name="P34"><text:span text:style-name="T34_1">Além<text:s/>de<text:s/>reconhecer<text:s/>o<text:s/>mérito<text:s/>individual<text:s/>dos<text:s/>alunos<text:s/>medalhistas<text:s/>e<text:s/>homenageados,<text:s/>a<text:s/>presente<text:s/>iniciativa<text:s/>busca<text:s/>valorizar<text:s/>a<text:s/>educação,<text:s/>a<text:s/>ciência,<text:s/>o<text:s/>conhecimento<text:s/>e<text:s/>a<text:s/>excelência<text:s/>acadêmica,<text:s/>incentivando<text:s/>outros<text:s/>jovens<text:s/>de<text:s/>nosso<text:s/>Município<text:s/>a<text:s/>perseguirem<text:s/>seus<text:s/>objetivos<text:s/>e<text:s/>a<text:s/>representarem<text:s/>Mogi<text:s/>Mirim<text:s/>em<text:s/>competições<text:s/>e<text:s/>eventos<text:s/>de<text:s/>relevância.</text:span></text:p>
      <text:p text:style-name="P35"/>
      <text:p text:style-name="P36"><text:span text:style-name="T36_1">Diante<text:s/>do<text:s/>exposto,<text:s/></text:span><text:span text:style-name="T36_2">REQUEIRO</text:span><text:span text:style-name="T36_3">,<text:s/>após<text:s/>ouvido<text:s/>o<text:s/>Plenário,<text:s/>que<text:s/>seja<text:s/>aprovada<text:s/>a<text:s/>realização<text:s/>da<text:s/>referida<text:s/>homenagem<text:s/>no<text:s/>dia<text:s/></text:span><text:span text:style-name="T36_4">28<text:s/>de<text:s/>agosto<text:s/>de<text:s/>2026,<text:s/>às<text:s/>19h,<text:s/>no<text:s/>Plenário<text:s/>da<text:s/>Câmara<text:s/>Municipal<text:s/>de<text:s/>Mogi<text:s/>Mirim</text:span><text:span text:style-name="T36_5">,<text:s/>com<text:s/>a<text:s/>entrega<text:s/>de<text:s/>certificados<text:s/>ou<text:s/>diplomas<text:s/>de<text:s/>reconhecimento<text:s/>aos<text:s/>alunos,<text:s/>dirigentes<text:s/>e<text:s/>representantes<text:s/>do<text:s/>Colégio<text:s/>Objetivo<text:s/>envolvidos<text:s/>nas<text:s/>conquistas.</text:span></text:p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><text:span text:style-name="T49_1">Sala<text:s/>das<text:s/>Sessões<text:s/>“Vereador<text:s/>Santo<text:s/>Rótolli”,<text:s/>em<text:s/></text:span><text:span text:style-name="T49_2">2</text:span><text:span text:style-name="T49_3">4</text:span><text:span text:style-name="T49_4"><text:s/>de<text:s/></text:span><text:span text:style-name="T49_5">agosto</text:span><text:span text:style-name="T49_6"><text:s/>de<text:s/>202</text:span><text:span text:style-name="T49_7">6</text:span><text:span text:style-name="T49_8">.</text:span></text:p>
      <text:p text:style-name="P50"/>
      <text:p text:style-name="P51"/>
      <text:p text:style-name="P52"><text:span text:style-name="T52_1">Vereador<text:s/>Marcos<text:s/>Paulo<text:s/>Cegatti</text:span></text:p>
      <text:p text:style-name="P53"/>
      <text:p text:style-name="P54"><draw:frame svg:x="0cm" svg:y="0cm" svg:width="3.445cm" svg:height="2.025cm" draw:style-name="FR1" text:anchor-type="as-char" draw:z-index="6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Bookman Old Style" svg:font-family="Bookman Old Style" style:font-pitch="variable" style:font-family-generic="roman"/>
    <style:font-face style:name="Courier New" svg:font-family="Courier New" style:font-pitch="variable" style:font-family-generic="roma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Microsoft YaHei" svg:font-family="Microsoft YaHei" style:font-pitch="variable"/>
    <style:font-face style:name="NSimSun" svg:font-family="NSimSun" style:font-pitch="variable"/>
    <style:font-face style:name="Segoe UI" svg:font-family="Segoe UI" style:font-pitch="variable" style:font-family-generic="roman"/>
    <style:font-face style:name="Times New Roman" svg:font-family="Times New Roman" style:font-pitch="variable" style:font-family-generic="roman"/>
    <style:font-face style:name="Calibri" svg:font-family="Calibri"/>
    <style:font-face style:name="Cambria" svg:font-family="Cambria"/>
    <style:font-face style:name="Liberation Sans', Arial" svg:font-family="Liberation Sans', Arial"/>
    <style:font-face style:name="Liberation Serif', 'Times New Roman" svg:font-family="Liberation Serif', 'Times New Roman"/>
  </office:font-face-decls>
  <office:styles>
    <style:default-style style:family="paragraph">
      <style:paragraph-properties style:text-autospace="ideograph-alpha" fo:orphans="2" fo:widows="2" style:writing-mode="lr-tb" fo:hyphenation-ladder-count="no-limit" style:tab-stop-distance="1.249cm"/>
      <style:text-properties style:use-window-font-color="true" style:font-name="Liberation Serif" fo:font-size="12pt" style:font-name-asian="NSimSun" style:font-size-asian="12pt" style:font-name-complex="Lucida Sans" style:font-size-complex="12pt" fo:language="pt" fo:language-asian="zh" fo:language-complex="hi" fo:country="BR" fo:country-asian="CN" fo:country-complex="IN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orphans="2" fo:widows="2" style:writing-mode="lr-tb" fo:hyphenation-ladder-count="no-limit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margin-top="0cm" fo:margin-bottom="0cm" fo:orphans="2" fo:widows="2" style:writing-mode="lr-tb" fo:hyphenation-ladder-count="no-limit"/>
      <style:text-properties style:font-name="Times New Roman" fo:font-size="10pt" style:font-name-asian="Times New Roman" style:font-size-asian="10pt" style:font-name-complex="Times New Roman" style:font-size-complex="10pt" fo:language="pt" fo:country="BR"/>
    </style:style>
    <style:style style:name="Heading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47cm"/>
    </style:style>
    <style:style style:name="List" style:family="paragraph" style:parent-style-name="Text_20_body">
      <style:text-properties style:font-name-complex="Lucida Sans"/>
    </style:style>
    <style:style style:name="Caption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Index" style:family="paragraph" style:parent-style-name="Standard">
      <style:text-properties style:font-name-complex="Lucida Sans" fo:language="zxx" fo:country="none"/>
    </style:style>
    <style:style style:name="LO-Normal1" style:family="paragraph">
      <style:paragraph-properties style:text-autospace="ideograph-alpha" fo:orphans="2" fo:widows="2" style:writing-mode="lr-tb" fo:hyphenation-ladder-count="no-limit"/>
      <style:text-properties style:font-name="Liberation Serif', 'Times New Roman" fo:font-size="12pt" style:font-name-asian="NSimSun" style:font-size-asian="12pt" style:font-name-complex="Lucida Sans" style:font-size-complex="12pt" fo:language="pt" fo:country="BR"/>
    </style:style>
    <style:style style:name="LO-Normal" style:family="paragraph">
      <style:paragraph-properties style:text-autospace="ideograph-alpha" fo:orphans="2" fo:widows="2" style:writing-mode="lr-tb" fo:hyphenation-ladder-count="no-limit"/>
      <style:text-properties style:font-name="Times New Roman" fo:font-size="12pt" style:font-name-asian="Times New Roman" style:font-size-asian="12pt" style:font-name-complex="Times New Roman" style:font-size-complex="12pt" fo:language="pt" fo:country="BR"/>
    </style:style>
    <style:style style:name="Plain_20_Text" style:display-name="Plain Text" style:family="paragraph" style:parent-style-name="Standard">
      <style:text-properties style:font-name="Courier New" style:font-name-complex="Courier New"/>
    </style:style>
    <style:style style:name="Header_20_and_20_Footer" style:display-name="Header and Footer" style:family="paragraph" style:parent-style-name="Standard"/>
    <style:style style:name="Head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Foot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Balloon_20_Text" style:display-name="Balloon Text" style:family="paragraph" style:parent-style-name="Standard">
      <style:text-properties style:font-name="Segoe UI" fo:font-size="9pt" style:font-size-asian="9pt" style:font-name-complex="Segoe UI" style:font-size-complex="9pt"/>
    </style:style>
    <style:style style:name="Frame_20_contents" style:display-name="Frame contents" style:family="paragraph" style:parent-style-name="Standard"/>
    <style:style style:name="Page_20_number" style:display-name="Page number" style:family="text" style:parent-style-name="Default_20_Paragraph_20_Font"/>
    <style:style style:name="Texto_20_de_20_balão_20_Char" style:display-name="Texto de balão Char" style:family="text">
      <style:text-properties style:font-name="Segoe UI" fo:font-size="9pt" style:font-size-asian="9pt" style:font-name-complex="Segoe UI" style:font-size-complex="9pt"/>
    </style:style>
    <style:style style:name="apple-converted-space" style:family="text"/>
    <style:style style:name="List2Level0" style:family="text"/>
    <style:style style:name="List2Level1" style:family="text"/>
    <style:style style:name="List2Level2" style:family="text"/>
    <style:style style:name="List2Level3" style:family="text"/>
    <style:style style:name="List2Level4" style:family="text"/>
    <style:style style:name="List2Level5" style:family="text"/>
    <style:style style:name="List2Level6" style:family="text"/>
    <style:style style:name="List2Level7" style:family="text"/>
    <style:style style:name="List2Level8" style:family="text"/>
    <style:style style:name="List3Level0" style:family="text"/>
    <style:style style:name="List3Level1" style:family="text"/>
    <style:style style:name="List3Level2" style:family="text"/>
    <style:style style:name="List3Level3" style:family="text"/>
    <style:style style:name="List3Level4" style:family="text"/>
    <style:style style:name="List3Level5" style:family="text"/>
    <style:style style:name="List3Level6" style:family="text"/>
    <style:style style:name="List3Level7" style:family="text"/>
    <style:style style:name="List3Level8" style:family="text"/>
    <style:style style:name="List4Level0" style:family="text"/>
    <style:style style:name="List4Level1" style:family="text"/>
    <style:style style:name="List4Level2" style:family="text"/>
    <style:style style:name="List4Level3" style:family="text"/>
    <style:style style:name="List4Level4" style:family="text"/>
    <style:style style:name="List4Level5" style:family="text"/>
    <style:style style:name="List4Level6" style:family="text"/>
    <style:style style:name="List4Level7" style:family="text"/>
    <style:style style:name="List4Level8" style:family="text"/>
    <style:style style:name="List5Level0" style:family="text"/>
    <style:style style:name="List5Level1" style:family="text"/>
    <style:style style:name="List5Level2" style:family="text"/>
    <style:style style:name="List5Level3" style:family="text"/>
    <style:style style:name="List5Level4" style:family="text"/>
    <style:style style:name="List5Level5" style:family="text"/>
    <style:style style:name="List5Level6" style:family="text"/>
    <style:style style:name="List5Level7" style:family="text"/>
    <style:style style:name="List5Level8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list-style style:name="LS1">
      <text:list-level-style-number style:num-format="" text:style-name="List1Level0" text:level="1"/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" text:style-name="List2Level0" text:level="1"/>
      <text:list-level-style-number style:num-format="" text:style-name="List2Level1" text:level="2"/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1.27cm" fo:padding-bottom="0cm" fo:margin-bottom="1.27cm" fo:padding-left="0cm" fo:margin-left="2.501cm" fo:padding-right="0cm" fo:margin-right="2.33cm"/>
      <style:header-style>
        <style:header-footer-properties fo:min-height="2.73cm" style:dynamic-spacing="true"/>
      </style:header-style>
      <style:footer-style>
        <style:header-footer-properties fo:min-height="0.73cm" style:dynamic-spacing="true"/>
      </style:footer-style>
    </style:page-layout>
    <style:style style:name="P1" style:family="paragraph" style:parent-style-name="Header" style:master-page-name="Standard">
      <style:paragraph-properties fo:text-align="left">
        <style:tab-stops>
          <style:tab-stop style:type="right" style:leader-style="none" style:position="13.252cm"/>
        </style:tab-stops>
      </style:paragraph-properties>
    </style:style>
    <style:style style:name="FR1" style:family="graphic" style:parent-style-name="Header">
      <style:graphic-properties draw:stroke="none" draw:fill="solid" draw:opacity="0%" style:background-transparency="100%" draw:fill-color="#ffffff" fo:background-color="#ffffff" draw:luminance="0%" draw:contrast="0%" fo:padding-top="0.002cm" fo:border-top="none" fo:padding-bottom="0.002cm" fo:border-bottom="none" fo:padding-left="0.002cm" fo:border-left="none" fo:padding-right="0.002cm" fo:border-right="none" style:horizontal-pos="from-left" style:horizontal-rel="paragraph" style:vertical-pos="from-top" style:vertical-rel="paragraph" fo:clip="rect(-0.012cm -0.012cm -0.012cm -0.012cm)" style:flow-with-text="false" style:wrap="run-through" style:run-through="background" draw:auto-grow-height="false" draw:auto-grow-width="false"/>
    </style:style>
    <style:style style:name="T1_1" style:family="text">
      <style:text-properties style:font-name="Bookman Old Style" fo:font-size="12pt" style:font-size-asian="12pt" style:font-name-complex="Bookman Old Style" fo:font-weight="bold" style:font-weight-asian="bold"/>
    </style:style>
    <style:style style:name="P2" style:family="paragraph" style:parent-style-name="Header">
      <style:paragraph-properties fo:text-align="center">
        <style:tab-stops>
          <style:tab-stop style:type="right" style:leader-style="none" style:position="13.252cm"/>
        </style:tab-stops>
      </style:paragraph-properties>
    </style:style>
    <style:style style:name="FR2" style:family="graphic" style:parent-style-name="Header">
      <style:graphic-properties draw:stroke="none" draw:fill="solid" draw:opacity="0%" style:background-transparency="100%" draw:fill-color="#ffffff" fo:background-color="#ffffff" fo:padding-top="0.164cm" fo:border-top="none" fo:margin-top="0.201cm" fo:padding-bottom="0.164cm" fo:border-bottom="none" fo:margin-bottom="0.201cm" fo:padding-left="0.164cm" fo:border-left="none" fo:margin-left="0.201cm" fo:padding-right="0.164cm" fo:border-right="none" fo:margin-right="0.201cm" style:horizontal-pos="righ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Header">
      <style:paragraph-properties fo:padding="0cm" fo:border-top="none" fo:margin-top="0cm" fo:border-bottom="none" fo:margin-bottom="0cm" fo:border-left="none" fo:border-right="none"/>
    </style:style>
    <style:style style:name="T3_1" style:family="text">
      <style:text-properties style:font-name="Bookman Old Style" fo:font-size="20pt" style:font-size-asian="20pt" style:font-name-complex="Bookman Old Style" style:font-size-complex="20pt" fo:font-weight="bold" style:font-weight-asian="bold"/>
    </style:style>
    <style:style style:name="P4" style:family="paragraph" style:parent-style-name="Header">
      <style:paragraph-properties fo:text-align="right">
        <style:tab-stops>
          <style:tab-stop style:type="right" style:leader-style="none" style:position="13.252cm"/>
        </style:tab-stops>
      </style:paragraph-properties>
    </style:style>
    <style:style style:name="T4_1" style:family="text">
      <style:text-properties style:font-name="Bookman Old Style" fo:font-size="12pt" style:font-size-asian="12pt" style:font-name-complex="Bookman Old Style" fo:font-weight="bold" style:font-weight-asian="bold"/>
    </style:style>
    <style:style style:name="P5" style:family="paragraph" style:parent-style-name="Standard">
      <style:paragraph-properties fo:text-align="center"/>
      <style:text-properties fo:font-size="9pt" style:font-size-asian="9pt"/>
    </style:style>
    <style:style style:name="P6" style:family="paragraph" style:parent-style-name="Footer">
      <style:paragraph-properties fo:text-align="center"/>
    </style:style>
    <style:style style:name="T6_1" style:family="text">
      <style:text-properties style:font-name="Bookman Old Style" fo:font-size="9pt" style:font-size-asian="9pt" style:font-name-complex="Bookman Old Style" fo:font-weight="bold" style:font-weight-asian="bold"/>
    </style:style>
  </office:automatic-styles>
  <office:master-styles>
    <style:master-page style:name="Standard" style:page-layout-name="pm1">
      <style:header>
        <text:p text:style-name="P1"><draw:frame svg:x="-2.027cm" svg:y="-0.265cm" svg:width="3.884cm" svg:height="2.72cm" draw:style-name="FR1" text:anchor-type="char" draw:z-index="2"><draw:image xlink:href="Pictures/image2.png" xlink:type="simple" xlink:show="embed" xlink:actuate="onLoad"/></draw:frame><text:span text:style-name="T1_1"><text:s text:c="15"/>Estado<text:s/>de<text:s/>São<text:s/>Paulo</text:span></text:p>
        <text:p text:style-name="P2"><draw:frame svg:x="0cm" svg:y="0.002cm" svg:width="0.363cm" svg:height="0.693cm" draw:style-name="FR2" text:anchor-type="char" draw:z-index="5"><draw:text-box><text:p text:style-name="P3"/></draw:text-box></draw:frame><text:span text:style-name="T3_1"><text:s text:c="9"/>CÂMARA<text:s/>MUNICIPAL<text:s/>DE<text:s/>MOGI<text:s/>MIRIM</text:span></text:p>
        <text:p text:style-name="P4"><text:span text:style-name="T4_1">Gabinete<text:s/>do<text:s/>Vereador<text:s/>Marcos<text:s/>Paulo<text:s/>Cegatti</text:span></text:p>
        <text:p text:style-name="P5"/>
      </style:header>
      <style:footer>
        <text:p text:style-name="P6"><text:span text:style-name="T6_1">Rua<text:s/>Dr.<text:s/>José<text:s/>Alves,<text:s/>129<text:s/>–<text:s/>Centro<text:s/>–<text:s/>Mogi<text:s/>Mirim/SP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0.11.0</meta:generator>
    <dc:title>ASSUNTO :</dc:title>
    <meta:initial-creator>Secretaria</meta:initial-creator>
    <meta:creation-date>2021-12-10T17:36:00</meta:creation-date>
    <dc:creator/>
    <dc:date>2026-08-21T10:48:43</dc:date>
    <meta:print-date>2026-08-21T13:48:58</meta:print-date>
    <meta:editing-cycles>44</meta:editing-cycles>
    <meta:editing-duration>PT22H14M</meta:editing-duration>
    <meta:document-statistic meta:page-count="3" meta:paragraph-count="27" meta:row-count="0" meta:word-count="550" meta:character-count="3704" meta:non-whitespace-character-count="3084"/>
    <meta:user-defined meta:name="AppVersion">16.0000</meta:user-defined>
    <meta:user-defined meta:name="Company">Camara Municipal</meta:user-defined>
  </office:meta>
</office:document-meta>
</file>